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3833122731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62053013899687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2780991736" text:style-name="WW8Num2">
        <text:list-item>
          <text:p text:style-name="P15"><text:span text:style-name="T8">公務人員任用法第26條第1項：</text:span>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62054290978320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1500726620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62054372174957" text:continue-list="list162054290978320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62053560659582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<text:span text:style-name="T5">(一)因配合政府政策或公務需要，奉派國外協助友邦工作或借調其他公務機關、公民營事業機構、法人服務，經核准留職停薪。</text:span>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62054312796686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8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7"><text:span text:style-name="T11">公務員所任職務對營利事業有直接監督或管理權限者，不得取得該營利事業之股份或出資額。</text:span>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7-01T10:27:00</dc:date>
    <meta:print-date>2015-04-15T11:04:00</meta:print-date>
    <meta:editing-cycles>10</meta:editing-cycles>
    <meta:editing-duration>PT39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