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606395039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60950778423911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4105129080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60951162629117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1006665811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60951038049927" text:continue-list="list160951162629117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60950577167178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60950333971405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8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