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3573438987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02914565736398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2312749791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02913522214193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947038593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02914344235081" text:continue-list="list102913522214193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02914755808119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02914776491791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8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